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treetlighting"/><text:bookmark-start text:name="__RefHeading___streetlighting_1"/><text:bookmark-start text:name="streetlighting"/>Streetlighting<text:bookmark-end text:name="__RefHeading___streetlighting_1"/><text:bookmark-end text:name="streetlighting"/></text:h>
      <text:p text:style-name="Text_20_body">Leitsystem.ch realisiert Strassenlicht Management und anverwandte Smart City Things</text:p>
      <text:h text:style-name="Heading_20_2" text:outline-level="2"><text:bookmark-start text:name="__RefHeading___streetlight.ch_applikationen_2"/><text:bookmark-start text:name="streetlight.ch_applikationen"/>Streetlight.ch Applikationen<text:bookmark-end text:name="__RefHeading___streetlight.ch_applikationen_2"/><text:bookmark-end text:name="streetlight.ch_applikationen"/></text:h>
      <text:p text:style-name="Text_20_body">Streetlight Dienstleistungspaket: <text:a xlink:type="simple" xlink:href="https://leitsystem.net/10223/wir-erwecken-visionen-und-technologien-zum-leben" text:style-name="Internet_20_link" text:visited-style-name="Visited_20_Internet_20_Link">https://leitsystem.net/10223/wir-erwecken-visionen-und-technologien-zum-leben</text:a></text:p>
      <text:p text:style-name="Text_20_body">Lauflicht <text:a xlink:type="simple" xlink:href="https://leitsystem.net/10375/lauflicht-lichtmanagement-fuer-flurwege-und-strassen" text:style-name="Internet_20_link" text:visited-style-name="Visited_20_Internet_20_Link">https://leitsystem.net/10375/lauflicht-lichtmanagement-fuer-flurwege-und-strassen</text:a></text:p>
      <text:p text:style-name="Text_20_body">Tunnel: <text:a xlink:type="simple" xlink:href="https://leitsystem.net/10302/tunnell-lichtmanagement" text:style-name="Internet_20_link" text:visited-style-name="Visited_20_Internet_20_Link">https://leitsystem.net/10302/tunnell-lichtmanagement</text:a></text:p>
      <text:p text:style-name="Text_20_body">Strassen: EN 10302: <text:a xlink:type="simple" xlink:href="https://leitsystem.net/10302/tunnell-lichtmanagement" text:style-name="Internet_20_link" text:visited-style-name="Visited_20_Internet_20_Link">https://leitsystem.net/10302/tunnell-lichtmanagement</text:a></text:p>
      <text:p text:style-name="Text_20_body">Parkplatz: <text:a xlink:type="simple" xlink:href="https://leitsystem.net/10253/parkplatz-lichtmanagement" text:style-name="Internet_20_link" text:visited-style-name="Visited_20_Internet_20_Link">https://leitsystem.net/10253/parkplatz-lichtmanagement</text:a></text:p>
      <text:p text:style-name="Text_20_body">Sportplatz: <text:a xlink:type="simple" xlink:href="https://leitsystem.net/10227/sportplatz-lichtmanagement" text:style-name="Internet_20_link" text:visited-style-name="Visited_20_Internet_20_Link">https://leitsystem.net/10227/sportplatz-lichtmanagement</text:a></text:p>
      <text:p text:style-name="Text_20_body">Museen: <text:a xlink:type="simple" xlink:href="https://leitsystem.net/854/lichtbrillanz-liechtenstein" text:style-name="Internet_20_link" text:visited-style-name="Visited_20_Internet_20_Link">https://leitsystem.net/854/lichtbrillanz-liechtenstein</text:a></text:p>
      <text:h text:style-name="Heading_20_2" text:outline-level="2"><text:bookmark-start text:name="__RefHeading___powerline_komponenten_welche_integriert_werden_3"/><text:bookmark-start text:name="powerline_komponenten_welche_integriert_werden"/>Powerline Komponenten welche integriert werden<text:bookmark-end text:name="__RefHeading___powerline_komponenten_welche_integriert_werden_3"/><text:bookmark-end text:name="powerline_komponenten_welche_integriert_werden"/></text:h>
      <text:h text:style-name="Heading_20_2" text:outline-level="2"><text:bookmark-start text:name="__RefHeading___lorawan_komponenten_welche_integriert_werden_4"/><text:bookmark-start text:name="lorawan_komponenten_welche_integriert_werden"/>LORaWAN Komponenten welche integriert werden<text:bookmark-end text:name="__RefHeading___lorawan_komponenten_welche_integriert_werden_4"/><text:bookmark-end text:name="lorawan_komponenten_welche_integriert_werd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7T19::14:56</meta:creation-date>
    <dc:creator>Generated</dc:creator>
    <dc:date>2026-08-27T19::14:56</dc:date>
    <dc:language>en-US</dc:language>
    <meta:editing-cycles>1</meta:editing-cycles>
    <meta:editing-duration>PT0S</meta:editing-duration>
    <dc:title>public:streetlighting</dc:title>
  </office:meta>
</office:document-meta>
</file>